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fe35f1c3b9244a2db43a5b427c18330.png"/>
  <manifest:file-entry manifest:media-type="image/svg+xml" manifest:full-path="Pictures/66b5d13b6132dbbb5d2f0a6fd5d60e69.svg"/>
  <manifest:file-entry manifest:media-type="image/svg+xml" manifest:full-path="Pictures/e58be7689f8b8cc056ef4c42cff4574c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3fe35f1c3b9244a2db43a5b427c18330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ww.eps2018-wiki1.dee.isep.ipp.pt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ww.eps2018-wiki1.dee.isep.ipp.pt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66b5d13b6132dbbb5d2f0a6fd5d60e69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66b5d13b6132dbbb5d2f0a6fd5d60e69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66b5d13b6132dbbb5d2f0a6fd5d60e69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66b5d13b6132dbbb5d2f0a6fd5d60e69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66b5d13b6132dbbb5d2f0a6fd5d60e69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e58be7689f8b8cc056ef4c42cff4574c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21::40:00</meta:creation-date>
    <dc:creator>Generated</dc:creator>
    <dc:date>2026-09-05T21::40:00</dc:date>
    <dc:language>en-US</dc:language>
    <meta:editing-cycles>1</meta:editing-cycles>
    <meta:editing-duration>PT0S</meta:editing-duration>
    <dc:title>wiki:dokuwiki</dc:title>
  </office:meta>
</office:document-meta>
</file>